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atures"/>This following is a list of the most important features found in
ProBoard.</text:p>
      <text:p text:style-name="Text_20_body">- ProBoard is THE fastest QuickBBS-style BBS program around!!  It's</text:p>
      <text:p text:style-name="Preformatted_20_Text">completely written in highly optimized C++ and assembly language.</text:p>
      <text:p text:style-name="Text_20_body">- Full multi-line/multi-user support.  Up to 255 nodes can share the same</text:p>
      <text:p text:style-name="Preformatted_20_Text">user database, message base and file database.<text:s text:c="2"/>Each node can have its<text:line-break/>own modem configuration, welcome screens, menu structure, etc.</text:p>
      <text:p text:style-name="Text_20_body">- Built-in fullscreen message editor.</text:p>
      <text:p text:style-name="Text_20_body">- Support for 4 message base types:  Squish, Hudson JAM and *.MSG, all at</text:p>
      <text:p text:style-name="Preformatted_20_Text">the same time.</text:p>
      <text:p text:style-name="Text_20_body">- Support for up to 10,000 message areas and 10,000 file areas.</text:p>
      <text:p text:style-name="Text_20_body">- Compatible with most, if not all, doors written for other BBS software</text:p>
      <text:p text:style-name="Preformatted_20_Text">such as RemoteAccess, QuickBBS, PCBoard, etc.</text:p>
      <text:p text:style-name="Text_20_body">- A software development kit is included with ProBoard!  You can write</text:p>
      <text:p text:style-name="Preformatted_20_Text">your own extensions to ProBoard using C or C++.<text:s text:c="2"/>Programs written with<text:line-break/>the SDK run "inside" ProBoard, for maximum flexibility and speed.<text:s text:c="2"/>The<text:line-break/>programmer doesn't have to worry about modem communications, user<text:line-break/>files, etc.<text:s text:c="2"/>THIS IS TOTALLY UNIQUE!!<text:s text:c="2"/>No other BBS software offers<text:line-break/>anything that even comes close.</text:p>
      <text:p text:style-name="Text_20_body">- Integrated, lightning-fast duplicate file checking on uploads.</text:p>
      <text:p text:style-name="Text_20_body">- Hooks for external upload checking programs.</text:p>
      <text:p text:style-name="Text_20_body">- Extremely fast indexed file system, while still using the standard</text:p>
      <text:p text:style-name="Preformatted_20_Text">FILES.BBS-based file system.</text:p>
      <text:p text:style-name="Text_20_body">- Full CD-ROM support.  The CD-ROM drive is not accessed until a file is</text:p>
      <text:p text:style-name="Preformatted_20_Text">actually downloaded.<text:s text:c="2"/>It is only accessed to copy files to a local<text:line-break/>drive of your choice freeing up the CD-ROM for other requests.</text:p>
      <text:p text:style-name="Text_20_body">- Full alias (handle) support.</text:p>
      <text:p text:style-name="Text_20_body">- Flexible protocol configuration. You can install any protocol directly</text:p>
      <text:p text:style-name="Preformatted_20_Text">in ProBoard (even bi-directional protocols are supported).<text:s text:c="2"/>Protocols<text:line-break/>that can be installed in ProBoard include X/Y/Zmodem, MPT, Bimodem,<text:line-break/>HS/Link, etc.</text:p>
      <text:p text:style-name="Text_20_body">- Local up/downloads</text:p>
      <text:p text:style-name="Text_20_body">- Supports all types of modems.  All known connect rates are directly</text:p>
      <text:p text:style-name="Preformatted_20_Text">supported, and you can specify up to 6 user-defined connect rates.</text:p>
      <text:p text:style-name="Text_20_body">- Very flexible security system with over 65,000 security levels and 32</text:p>
      <text:p text:style-name="Preformatted_20_Text">security flags as well as "reverse" flags.</text:p>
      <text:p text:style-name="Text_20_body">- TTY, ANSI, Avatar (0 and 0+) terminal emulation.</text:p>
      <text:p text:style-name="Text_20_body">- Swaps itself to disk or EMS when shelling to an external program (door),</text:p>
      <text:p text:style-name="Preformatted_20_Text">leaving only 2 (two) Kb resident!</text:p>
      <text:p text:style-name="Text_20_body">- REAL-TIME multi-line chat built in.  No stupid line-per-line chat.</text:p>
      <text:p text:style-name="Text_20_body">- Direct support for all high speed modems (up to 115,200 bps).</text:p>
      <text:p text:style-name="Text_20_body">- Extremely user-friendly configuration/maintenance utilities.</text:p>
      <text:p text:style-name="Text_20_body">- Full RIP support, and unlike other BBS packages that leave the SysOp</text:p>
      <text:p text:style-name="Preformatted_20_Text">looking at cryptic RIP codes, we even display the menus your non-RIP<text:line-break/>callers see, on your end so you can see what's happening on your BBS.</text:p>
      <text:p text:style-name="Text_20_body">- Built in file tagging system.</text:p>
      <text:p text:style-name="Text_20_body">- Users (and the SysOp) can send “personal files” to other users.</text:p>
      <text:p text:style-name="Preformatted_20_Text">ProBoard automatically deletes the files after they have been<text:line-break/>downloaded.</text:p>
      <text:p text:style-name="Text_20_body">- Automatic validation of users using a sophisticated “template” system.</text:p>
      <text:p text:style-name="Text_20_body">- Powerful User Editor including filter function, allows you to easily</text:p>
      <text:p text:style-name="Preformatted_20_Text">find and work with only the users you specify.</text:p>
      <text:p text:style-name="Text_20_body">- Ability to specify an external message editor either as door or as a</text:p>
      <text:p text:style-name="Preformatted_20_Text">PEX file.</text:p>
      <text:p text:style-name="Text_20_body">- Ability to specify an external chat program, either as a door or as a</text:p>
      <text:p text:style-name="Preformatted_20_Text">PEX file.</text:p>
      <text:p text:style-name="Text_20_body">- Fully “data driven” system usage graphs, even in RIP mode.</text:p>
      <text:p text:style-name="Text_20_body">- Ability to limit menu selections by age, baud rate, gender of user,</text:p>
      <text:p text:style-name="Preformatted_20_Text">time online, or time of day.</text:p>
      <text:p text:style-name="Text_20_body">- Full Language support.  Every prompt in the system can be changed</text:p>
      <text:p text:style-name="Preformatted_20_Text">(including color) and saved in a language file, as well as multi-<text:line-break/>language support for menus and textfiles.<text:s text:c="2"/>You can even replace any<text:line-break/>prompt with ANSI files or PEX files.</text:p>
      <text:p text:style-name="Text_20_body">- Internal QWK support, provided as a PEX file for seamless integration</text:p>
      <text:p text:style-name="Preformatted_20_Text">into your BBS.</text:p>
      <text:p text:style-name="Text_20_body">- User name can optionally be added to FILES.BBS when user uploads files.</text:p>
      <text:p text:style-name="Text_20_body">- Powerful “Free Files” functions, great if you're running a support BBS,</text:p>
      <text:p text:style-name="Preformatted_20_Text">or a BBS to promote your company.</text:p>
      <text:p text:style-name="Text_20_body">- Fully buffered I/O for optimum system performance.</text:p>
      <text:p text:style-name="Text_20_body">- Fully definable paging hours for every day of the week.</text:p>
      <text:p text:style-name="Text_20_body">- Support for OS/2 2.x time-slicing.</text:p>
      <text:p text:style-name="Text_20_body">- “SysOp Next” function, with definable “alert” music, as well as</text:p>
      <text:p text:style-name="Preformatted_20_Text">semaphore file support.</text:p>
      <text:p text:style-name="Text_20_body">- Ability to call menu editor while user is online (or in local mode) and</text:p>
      <text:p text:style-name="Preformatted_20_Text">edit the current menu.<text:s text:c="2"/>Great for testing, or in case you see something<text:line-break/>that just HAS to be fixed while a user is online.</text:p>
      <text:p text:style-name="Text_20_body">- Built in file counters, shows which of your files are the most popular.</text:p>
      <text:p text:style-name="Text_20_body">- Built in “flag description” editor, helps you remember just what all of</text:p>
      <text:p text:style-name="Preformatted_20_Text">those flags you have are for.</text:p>
      <text:p text:style-name="Text_20_body">- Lots and lots mor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eatures</dc:title>
  </office:meta>
</office:document-meta>
</file>