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ile_transfers"/>┌───────────────────────────────────────────────────────────────────────┐
│ File Transfer                                                         │
└───────────────────────────────────────────────────────────────────────┘</text:p>
      <text:p text:style-name="Text_20_body">Minimum Upload Space …….. Space needed on the upload drive for</text:p>
      <text:p text:style-name="Preformatted_20_Text"><text:s text:c="28"/>uploads to be allowed (in Kb).</text:p>
      <text:p text:style-name="Text_20_body">Download Hours ………….. Pressing &lt;ENTER&gt; on this option opens a</text:p>
      <text:p text:style-name="Preformatted_20_Text"><text:s text:c="28"/>window which allows you to specify during<text:line-break/><text:s text:c="28"/>what hours a user can download files from<text:line-break/><text:s text:c="28"/>your system.<text:s text:c="2"/>Hours are selectable for<text:line-break/><text:s text:c="28"/>each day of the week, in half hour<text:line-break/><text:s text:c="28"/>increments.<text:s text:c="2"/>The value of the "Ignore DL"<text:line-break/><text:s text:c="28"/>flag in the user's record will override any<text:line-break/><text:s text:c="28"/>hours you may have set here.</text:p>
      <text:p text:style-name="Text_20_body">Check Duplicate Uploads ….. If this option is set to “Yes”, ProBoard's</text:p>
      <text:p text:style-name="Preformatted_20_Text"><text:s text:c="28"/>Menu Function 33 (Upload a File) will check<text:line-break/><text:s text:c="28"/>upon completion of any upload(s) for<text:line-break/><text:s text:c="28"/>duplicate files.<text:s text:c="2"/>ProBoard can not check<text:line-break/><text:s text:c="28"/>for duplicates prior to any upload(s) due<text:line-break/><text:s text:c="28"/>to any batch protocols the user may choose<text:line-break/><text:s text:c="28"/>to use.<text:s text:c="2"/>Use this option along with the<text:line-break/><text:s text:c="28"/>next two options (below) to decide how you<text:line-break/><text:s text:c="28"/>want your system to deal with any duplicate<text:line-break/><text:s text:c="28"/>files your users may upload.</text:p>
      <text:p text:style-name="Text_20_body">Kill Duplicate Uploads …… If set to “Yes”, when a user uploads a file</text:p>
      <text:p text:style-name="Preformatted_20_Text"><text:s text:c="28"/>that already exists on your system (in the<text:line-break/><text:s text:c="28"/>file index) then ProBoard will delete the<text:line-break/><text:s text:c="28"/>file from your upload directory (as<text:line-break/><text:s text:c="28"/>specified in the data line of your upload<text:line-break/><text:s text:c="28"/>menu entry or in PROCFG).<text:s text:c="2"/>If you want to<text:line-break/><text:s text:c="28"/>save the duplicate files rather than have<text:line-break/><text:s text:c="28"/>them deleted, set this option to "No".<text:line-break/><text:s text:c="28"/>When does ProBoard delete the file?<text:s text:c="2"/>Great<text:line-break/><text:s text:c="28"/>question!!</text:p>
      <text:p text:style-name="Preformatted_20_Text"><text:s text:c="28"/>ProBoard will delete any duplicate files<text:line-break/><text:s text:c="28"/>immediately after checking for dupes, even<text:line-break/><text:s text:c="28"/>before the user is prompted to enter a file<text:line-break/><text:s text:c="28"/>description, so think twice before you set<text:line-break/><text:s text:c="28"/>this option to "Yes".</text:p>
      <text:p text:style-name="Preformatted_20_Text"><text:s text:c="28"/>You can also create a text file to be<text:line-break/><text:s text:c="28"/>displayed to your users in the event that<text:line-break/><text:s text:c="28"/>they do upload duplicate files.<text:s text:c="2"/>The file<text:line-break/><text:s text:c="28"/>that ProBoard will display must be named</text:p>
      <text:p text:style-name="Text_20_body">─────────────────────────────────────────────────────────────────────────────</text:p>
      <text:p text:style-name="Preformatted_20_Text"><text:s text:c="35"/>19 <text:line-break/><text:s text:c="28"/>DUPESFND.A?? and be placed in your<text:line-break/><text:s text:c="28"/>"Textfiles" directory (usually<text:line-break/><text:s text:c="28"/>C:\PB\TXTFILES).</text:p>
      <text:p text:style-name="Text_20_body">Ignore File Extensions …… If this option is set to “Yes”, then</text:p>
      <text:p text:style-name="Preformatted_20_Text"><text:s text:c="28"/>ProBoard's duplicate checking will<text:line-break/><text:s text:c="28"/>consider NEWFILE.ZIP and NEWFILE.ARJ to be<text:line-break/><text:s text:c="28"/>the same file.<text:s text:c="2"/>So if you have NEWFILE.ZIP<text:line-break/><text:s text:c="28"/>on your hard drive or CD-ROM drive and a<text:line-break/><text:s text:c="28"/>user uploads NEWFILE.ARJ, ProBoard will<text:line-break/><text:s text:c="28"/>consider this to be a duplicate upload.</text:p>
      <text:p text:style-name="Preformatted_20_Text"><text:s text:c="28"/>Be sure you understand this before setting<text:line-break/><text:s text:c="28"/>this option to "Yes".</text:p>
      <text:p text:style-name="Text_20_body">Upload scanner ………….. When uploads are received, ProBoard will</text:p>
      <text:p text:style-name="Preformatted_20_Text"><text:s text:c="28"/>run the command line specified here FOR<text:line-break/><text:s text:c="28"/>EACH FILE.<text:s text:c="2"/>The macro @&lt;FILE&gt;@ will be<text:line-break/><text:s text:c="28"/>replaced by the full name of the file to be<text:line-break/><text:s text:c="28"/>scanned (including drive and directory).<text:line-break/><text:s text:c="28"/>When the file is suspicious, the upload<text:line-break/><text:s text:c="28"/>scanner should do one of 2 things:</text:p>
      <text:list text:style-name="Numbering_20_1" text:continue-numbering="false">
        <text:list-item>
          <text:p text:style-name="LastListParagraph_Numbering_20_1_Content_First"> Return with an errorlevel different</text:p>
        </text:list-item>
      </text:list>
      <text:p text:style-name="Text_20_body">                                from 0.</text:p>
      <text:list text:style-name="Numbering_20_1" text:continue-numbering="false">
        <text:list-item>
          <text:p text:style-name="LastListParagraph_Numbering_20_1_Content_First"> Create a semaphore file with a name</text:p>
        </text:list-item>
      </text:list>
      <text:p text:style-name="Text_20_body">                                specified in “Semaphore”.</text:p>
      <text:p text:style-name="Preformatted_20_Text"><text:s text:c="28"/>If the file failed the virus scan (so if a<text:line-break/><text:s text:c="28"/>semaphore file was created or an errorlevel<text:line-break/><text:s text:c="28"/>was returned), ProBoard will perform an<text:line-break/><text:s text:c="28"/>action on the file (defined in "action")</text:p>
      <text:list text:style-name="Numbering_20_1" text:continue-numbering="false">
        <text:list-item>
          <text:p text:style-name="LastListParagraph_Numbering_20_1_Content_First"> None  : No action (but upload is not</text:p>
        </text:list-item>
      </text:list>
      <text:p text:style-name="Text_20_body">                                        credited to the user's account)</text:p>
      <text:list text:style-name="Numbering_20_1" text:continue-numbering="false">
        <text:list-item>
          <text:p text:style-name="LastListParagraph_Numbering_20_1_Content_First"> Move  : The file is moved to a different</text:p>
        </text:list-item>
      </text:list>
      <text:p text:style-name="Text_20_body">                                        area (specified in “bad file</text:p>
      <text:p text:style-name="Preformatted_20_Text"><text:s text:c="38"/>area")</text:p>
      <text:list text:style-name="Numbering_20_1" text:continue-numbering="false">
        <text:list-item>
          <text:p text:style-name="LastListParagraph_Numbering_20_1_Content_First"> Delete: The file is deleted</text:p>
        </text:list-item>
      </text:list>
      <text:p text:style-name="Preformatted_20_Text"><text:s text:c="28"/>If you don't want to use the upload<text:line-break/><text:s text:c="28"/>scanner, just leave the command line for<text:line-break/><text:s text:c="28"/>the upload scanner blank.</text:p>
      <text:p text:style-name="Text_20_body">Add Uploaders Name ………. If set to “Yes” the uploaders name will be
to FILES.BBS                  added to the file name and description in</text:p>
      <text:p text:style-name="Preformatted_20_Text"><text:s text:c="28"/>FILES.BB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file_transfers</dc:title>
  </office:meta>
</office:document-meta>
</file>