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text:s text:c="17"/>▒▒▒▒▒▒▒▒▒▄<text:line-break/> ▒▒█▀▀▀▒▒█<text:s text:c="18"/>▒▒█▀▀▀▒▒█<text:line-break/> ▒▒█<text:s text:c="3"/>▒▒█ ▒▒▒▒▒▒▄ ▒▒▒▒▒▒▄<text:s text:c="2"/>▒▒█<text:s text:c="3"/>▒▒█ ▒▒▒▒▒▒▄ ▒▒▒▒▒▒▄ ▒▒▒▒▒▒▄ ▒▒▒▒▒▒▒▄<text:line-break/> ▒▒▒▒▒▒▒▒█ ▒▒█▀▒▒█ ▒▒█▀▒▒█<text:s text:c="2"/>▒▒▒▒▒▒▒█▀ ▒▒█▀▒▒█ ▒▒█▀▒▒█ ▒▒█▀▒▒█<text:s text:c="2"/>▒▒█▀▒▒█<text:line-break/> ▒▒█▀▀▀▀▀▀ ▒▒▒▒▒▒█ ▒▒█ ▒▒█<text:s text:c="2"/>▒▒█▀▀▀▒▒█ ▒▒█ ▒▒█ ▒▒▒▒▒▒█ ▒▒▒▒▒▒█<text:s text:c="2"/>▒▒█ ▒▒█<text:line-break/> ▒▒█<text:s text:c="7"/>▒▒█▒▒█▀ ▒▒█ ▒▒█<text:s text:c="2"/>▒▒█<text:s text:c="3"/>▒▒█ ▒▒█ ▒▒█ ▒▒█▀▒▒█ ▒▒█▒▒█▀<text:s text:c="2"/>▒▒█ ▒▒█<text:line-break/>▒▒▒▒█<text:s text:c="6"/>▒▒█ ▒▒█ ▒▒▒▒▒▒█ ▒▒▒▒▒▒▒▒▒█ ▒▒▒▒▒▒█ ▒▒█ ▒▒█ ▒▒█ ▒▒█ ▒▒▒▒▒▒▒█<text:line-break/> ▀▀▀▀<text:s text:c="7"/>▀▀<text:s text:c="2"/>▀▀<text:s text:c="2"/>▀▀▀▀▀▀<text:s text:c="2"/>▀▀▀▀▀▀▀▀▀<text:s text:c="2"/>▀▀▀▀▀▀<text:s text:c="2"/>▀▀<text:s text:c="2"/>▀▀<text:s text:c="2"/>▀▀<text:s text:c="2"/>▀▀<text:s text:c="2"/>▀▀▀▀▀▀▀</text:p>
      <text:p text:style-name="Preformatted_20_Text"><text:s text:c="10"/>"Make ProBoard The Choice of Professionals Again!"<text:line-break/><text:s text:c="29"/>Version 2.22</text:p>
      <text:p text:style-name="Preformatted_20_Text"><text:s text:c="23"/>++ October 26th, 2020 ++</text:p>
      <text:p text:style-name="Preformatted_20_Text"><text:s text:c="14"/>Copyright (c) 1990-2020<text:s text:c="2"/>John Riley, Sr.<text:line-break/><text:s text:c="25"/>All rights reserved.</text:p>
      <text:p text:style-name="Horizontal_20_Line"/>
      <text:p text:style-name="Text_20_body"><text:bookmark text:name="overview"/>The following names/products mentioned in this documentation are
copyrighted material, trademarks or registered trademarks:</text:p>
      <text:p text:style-name="Text_20_body">Bimodem                    Erik Labs
BNU                        David Nugent/Unique Computing Pty Ltd.
Borland C++, Turbo C++     Borland International, Inc.
DESQview                   Quarterdeck Office Systems
DoorWay                    Marshall Dudley
FastEcho                   Software Technik Burchhardt
FidoNet                    Tom Jennings
GEcho                      Gerard van der Land
GChat/GEdit                Chris Patterson
IBM PC/XT/AT               International Business Machines, Inc.
LANtastic                  Artisoft Inc.
MBUTIL                     Gerard van der Land
Microsoft C                Microsoft, Inc.
Microsoft Windows	   Microsoft, Inc.
Multi-Edit                 American Cybernetics, Inc.
Opus                       Wynn Wagner III
QEMM                       Quarterdeck Office Systems
QuickBBS                   The QuickBBS Group, Inc.
QuickEd                    Tirosh Bros.
RIPscrip                   TeleGrafix Communications, Inc.
RemoteAccess (RA)          Wantree Development and Andrew Milner
Squish                     Scott J. Dudley
TheBank                    Alain Schellinck
TLIB                       Burton Systems Software
FrontDoor                  Joaquim H. Homrighausen
Turbo Assembler/Debugger   Borland International, Inc.
X00                        Ray Gwinn</text:p>
      <text:p text:style-name="Text_20_body">“JAM(mbp) - Copyright 1993 Joaquim Homrighausen, Andrew Milner,</text:p>
      <text:p text:style-name="Preformatted_20_Text"><text:s text:c="25"/>Mats Birch, Mats Wallin.<text:line-break/><text:s text:c="25"/>ALL RIGHTS RESERVED."</text:p>
      <text:p text:style-name="Text_20_body"><text:span text:style-name="Strong_20_Emphasis">IMPORTANT INFORMATION - READ THIS FIRST</text:span></text:p>
      <text:list text:style-name="List_20_1" text:continue-numbering="false">
        <text:list-item>
          <text:p text:style-name="LastListParagraph_List_20_1_Content_First"> ProBoard (to include all executables and documentation files) is copyrighted material of John Riley, Sr. and <text:a xlink:type="simple" xlink:href="http://rileypcmd.com" text:style-name="Internet_20_link" text:visited-style-name="Visited_20_Internet_20_Link">http://rileypcmd.com</text:a>.</text:p>
        </text:list-item>
      </text:list>
      <text:list text:style-name="List_20_1" text:continue-numbering="false">
        <text:list-item>
          <text:p text:style-name="LastListParagraph_List_20_1_Content_First"> You can use ProBoard free of charge.</text:p>
        </text:list-item>
      </text:list>
      <text:list text:style-name="List_20_1" text:continue-numbering="false">
        <text:list-item>
          <text:p text:style-name="LastListParagraph_List_20_1_Content_First"> We reserve the right to quit giving support or releasing updates of the software.  We also reserve the right to charge a nominal upgrade fee for future versions.</text:p>
        </text:list-item>
      </text:list>
      <text:list text:style-name="List_20_1" text:continue-numbering="false">
        <text:list-item>
          <text:p text:style-name="LastListParagraph_List_20_1_Content_First"> The software and other materials included in the distribution archive are provided “AS IS” without warranty of any kind.  We do not guarantee the correct functioning and/or reliability of the software.  The authors, or any agent of the authors will not be liable for any direct or indirect damages, resulting from the use of the software.</text:p>
        </text:list-item>
      </text:list>
      <text:list text:style-name="List_20_1" text:continue-numbering="false">
        <text:list-item>
          <text:p text:style-name="LastListParagraph_List_20_1_Content_First"> You may not reverse-engineer ProBoard in any way and you may not add, change or delete any copyright information in the distribution file archive or on the ProBoard.com GITHub.</text:p>
        </text:list-item>
      </text:list>
      <text:list text:style-name="List_20_1" text:continue-numbering="false">
        <text:list-item>
          <text:p text:style-name="LastListParagraph_List_20_1_Content_First"> You are free to distribute the original, unmodified ProBoard archive provided no fee is charged for its distribution.  This excludes charges for online time on electronic bulletin boards or other communication servic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overview</dc:title>
  </office:meta>
</office:document-meta>
</file>